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2070000006E52F8C829310F0A64.png" manifest:media-type="image/png"/>
  <manifest:file-entry manifest:full-path="Pictures/1000000000000496000000804F7117BBECED1544.png" manifest:media-type="image/png"/>
  <manifest:file-entry manifest:full-path="Pictures/10000000000001850000005A89095A2763234A8F.png" manifest:media-type="image/png"/>
  <manifest:file-entry manifest:full-path="Pictures/10000000000000730000007BFBCDFF4F6805397D.png" manifest:media-type="image/png"/>
  <manifest:file-entry manifest:full-path="Pictures/10000000000003370000006EC0BEEBA03C778C49.png" manifest:media-type="image/png"/>
  <manifest:file-entry manifest:full-path="Pictures/100000000000006400000099EB4773C8B2B321EE.png" manifest:media-type="image/png"/>
  <manifest:file-entry manifest:full-path="Pictures/100000000000000F00000017198DA931BF4B0494.png" manifest:media-type="image/png"/>
  <manifest:file-entry manifest:full-path="Pictures/100000000000000C0000001564AD7B33CBBAC1D2.png" manifest:media-type="image/png"/>
  <manifest:file-entry manifest:full-path="Pictures/10000000000000B10000002876F34727F0411339.png" manifest:media-type="image/png"/>
  <manifest:file-entry manifest:full-path="Pictures/10000000000001DC0000005DA15937B116D7FB95.png" manifest:media-type="image/png"/>
  <manifest:file-entry manifest:full-path="Pictures/10000000000002550000002B9CFAE784BE528F5C.png" manifest:media-type="image/png"/>
  <manifest:file-entry manifest:full-path="Pictures/100000000000032D0000002B16CE169625F2FE72.png" manifest:media-type="image/png"/>
  <manifest:file-entry manifest:full-path="Pictures/10000000000002080000005E82534A97A69B6FF6.png" manifest:media-type="image/png"/>
  <manifest:file-entry manifest:full-path="Pictures/100000000000018F0000002845947FF9085B7089.png" manifest:media-type="image/png"/>
  <manifest:file-entry manifest:full-path="Pictures/10000000000001AE00000028DA755F691BFA612E.png" manifest:media-type="image/png"/>
  <manifest:file-entry manifest:full-path="Pictures/10000000000000D9000000280909CBD5129C6727.png" manifest:media-type="image/png"/>
  <manifest:file-entry manifest:full-path="Pictures/10000000000001AA000000285B01783B97373E0A.png" manifest:media-type="image/png"/>
  <manifest:file-entry manifest:full-path="Pictures/1000000000000185000000283875D492545530C3.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Table1" style:family="table">
      <style:table-properties style:width="17cm" table:align="margins"/>
    </style:style>
    <style:style style:name="Table1.A" style:family="table-column">
      <style:table-column-properties style:column-width="5.667cm" style:rel-column-width="21845*"/>
    </style:style>
    <style:style style:name="Table1.A1" style:family="table-cell">
      <style:table-cell-properties fo:padding="0.097cm" fo:border-left="0.5pt solid #000000" fo:border-right="none" fo:border-top="0.5pt solid #000000" fo:border-bottom="0.5pt solid #000000"/>
    </style:style>
    <style:style style:name="Table1.C1" style:family="table-cell">
      <style:table-cell-properties fo:padding="0.097cm" fo:border="0.5pt solid #000000"/>
    </style:style>
    <style:style style:name="Table1.A2" style:family="table-cell">
      <style:table-cell-properties fo:padding="0.097cm" fo:border-left="0.5pt solid #000000" fo:border-right="none" fo:border-top="none" fo:border-bottom="0.5pt solid #000000"/>
    </style:style>
    <style:style style:name="Table1.C2" style:family="table-cell">
      <style:table-cell-properties fo:padding="0.097cm" fo:border-left="0.5pt solid #000000" fo:border-right="0.5pt solid #000000" fo:border-top="none" fo:border-bottom="0.5pt solid #000000"/>
    </style:style>
    <style:style style:name="P1" style:family="paragraph" style:parent-style-name="Heading_20_2">
      <style:text-properties officeooo:paragraph-rsid="000ded29"/>
    </style:style>
    <style:style style:name="P2" style:family="paragraph" style:parent-style-name="Heading_20_2">
      <style:paragraph-properties fo:text-align="center" style:justify-single-word="false"/>
    </style:style>
    <style:style style:name="P3" style:family="paragraph" style:parent-style-name="Heading_20_2">
      <style:text-properties officeooo:paragraph-rsid="0010c019"/>
    </style:style>
    <style:style style:name="P4" style:family="paragraph" style:parent-style-name="Text_20_body">
      <style:paragraph-properties fo:margin-top="0cm" fo:margin-bottom="0cm" style:contextual-spacing="false"/>
    </style:style>
    <style:style style:name="P5" style:family="paragraph" style:parent-style-name="Text_20_body">
      <style:paragraph-properties fo:text-align="justify" style:justify-single-word="false"/>
      <style:text-properties officeooo:paragraph-rsid="000ded29"/>
    </style:style>
    <style:style style:name="P6" style:family="paragraph" style:parent-style-name="Text_20_body">
      <style:paragraph-properties fo:text-align="justify" style:justify-single-word="false"/>
      <style:text-properties officeooo:paragraph-rsid="000f43d7"/>
    </style:style>
    <style:style style:name="P7" style:family="paragraph" style:parent-style-name="Text_20_body">
      <style:text-properties officeooo:paragraph-rsid="000ded29"/>
    </style:style>
    <style:style style:name="P8" style:family="paragraph" style:parent-style-name="Text_20_body">
      <style:text-properties fo:font-style="italic" officeooo:paragraph-rsid="000ded29" style:font-style-asian="italic" style:font-style-complex="italic"/>
    </style:style>
    <style:style style:name="P9" style:family="paragraph" style:parent-style-name="Text_20_body">
      <style:text-properties fo:font-style="italic" style:font-style-asian="italic" style:font-style-complex="italic"/>
    </style:style>
    <style:style style:name="P10" style:family="paragraph" style:parent-style-name="Text_20_body">
      <style:text-properties officeooo:paragraph-rsid="000f43d7"/>
    </style:style>
    <style:style style:name="P11" style:family="paragraph" style:parent-style-name="Text_20_body">
      <style:paragraph-properties fo:margin-top="0cm" fo:margin-bottom="0cm" style:contextual-spacing="false"/>
      <style:text-properties fo:font-weight="bold" officeooo:paragraph-rsid="000f43d7" style:font-weight-asian="bold" style:font-weight-complex="bold"/>
    </style:style>
    <style:style style:name="P12" style:family="paragraph" style:parent-style-name="Text_20_body" style:list-style-name="L1">
      <style:text-properties officeooo:paragraph-rsid="000f43d7"/>
    </style:style>
    <style:style style:name="P13" style:family="paragraph" style:parent-style-name="Text_20_body">
      <style:text-properties officeooo:paragraph-rsid="00100616"/>
    </style:style>
    <style:style style:name="P14" style:family="paragraph" style:parent-style-name="Text_20_body">
      <style:text-properties officeooo:paragraph-rsid="0010c019"/>
    </style:style>
    <style:style style:name="P15" style:family="paragraph" style:parent-style-name="Text_20_body">
      <style:paragraph-properties fo:margin-top="0cm" fo:margin-bottom="0cm" style:contextual-spacing="false"/>
      <style:text-properties officeooo:paragraph-rsid="0010c019"/>
    </style:style>
    <style:style style:name="P16" style:family="paragraph" style:parent-style-name="Text_20_body">
      <style:paragraph-properties fo:margin-top="0cm" fo:margin-bottom="0cm" style:contextual-spacing="false" fo:text-align="center" style:justify-single-word="false"/>
      <style:text-properties officeooo:paragraph-rsid="0010c019"/>
    </style:style>
    <style:style style:name="T1" style:family="text">
      <style:text-properties fo:font-weight="bold" style:font-weight-asian="bold" style:font-weight-complex="bold"/>
    </style:style>
    <style:style style:name="T2" style:family="text">
      <style:text-properties fo:font-weight="bold" officeooo:rsid="0010c019" style:font-weight-asian="bold" style:font-weight-complex="bold"/>
    </style:style>
    <style:style style:name="T3" style:family="text">
      <style:text-properties fo:font-style="italic" style:font-style-asian="italic" style:font-style-complex="italic"/>
    </style:style>
    <style:style style:name="T4" style:family="text">
      <style:text-properties fo:font-style="italic" officeooo:rsid="000ded29" style:font-style-asian="italic" style:font-style-complex="italic"/>
    </style:style>
    <style:style style:name="T5" style:family="text">
      <style:text-properties officeooo:rsid="000f43d7"/>
    </style:style>
    <style:style style:name="T6" style:family="text">
      <style:text-properties style:text-position="sub 58%"/>
    </style:style>
    <style:style style:name="T7" style:family="text">
      <style:text-properties style:text-position="sub 58%" officeooo:rsid="000f43d7"/>
    </style:style>
    <style:style style:name="T8" style:family="text">
      <style:text-properties fo:color="#800080" loext:opacity="100%" style:text-position="sub 58%" fo:font-size="15pt" officeooo:rsid="000f43d7" style:font-size-asian="15pt" style:font-size-complex="15pt"/>
    </style:style>
    <style:style style:name="T9" style:family="text">
      <style:text-properties fo:color="#800080" loext:opacity="100%" fo:font-size="15pt" style:font-size-asian="15pt" style:font-size-complex="15pt"/>
    </style:style>
    <style:style style:name="T10" style:family="text">
      <style:text-properties fo:color="#800080" loext:opacity="100%" fo:font-size="15pt" officeooo:rsid="000f43d7" style:font-size-asian="15pt" style:font-size-complex="15pt"/>
    </style:style>
    <style:style style:name="T11" style:family="text">
      <style:text-properties fo:color="#800080" loext:opacity="100%" style:text-position="0% 100%" fo:font-size="15pt" officeooo:rsid="000f43d7" style:font-size-asian="15pt" style:font-size-complex="15pt"/>
    </style:style>
    <style:style style:name="T12" style:family="text">
      <style:text-properties style:text-position="0% 100%" officeooo:rsid="000f43d7"/>
    </style:style>
    <style:style style:name="T13" style:family="text">
      <style:text-properties fo:color="#330033" loext:opacity="100%" fo:font-size="15pt" style:font-size-asian="15pt" style:font-size-complex="15pt"/>
    </style:style>
    <style:style style:name="T14" style:family="text">
      <style:text-properties fo:color="#330033" loext:opacity="100%" fo:font-size="15pt" officeooo:rsid="000f43d7" style:font-size-asian="15pt" style:font-size-complex="15pt"/>
    </style:style>
    <style:style style:name="T15" style:family="text">
      <style:text-properties fo:color="#330033" loext:opacity="100%" fo:font-size="15pt" fo:font-weight="bold" style:font-size-asian="15pt" style:font-weight-asian="bold" style:font-size-complex="15pt" style:font-weight-complex="bold"/>
    </style:style>
    <style:style style:name="T16" style:family="text">
      <style:text-properties fo:color="#330033" loext:opacity="100%" style:text-position="sub 58%" fo:font-size="15pt" officeooo:rsid="000f43d7" style:font-size-asian="15pt" style:font-size-complex="15pt"/>
    </style:style>
    <style:style style:name="T17" style:family="text">
      <style:text-properties fo:color="#330033" loext:opacity="100%" style:text-position="super 58%" fo:font-size="15pt" fo:font-weight="bold" style:font-size-asian="15pt" style:font-weight-asian="bold" style:font-size-complex="15pt" style:font-weight-complex="bold"/>
    </style:style>
    <style:style style:name="T18" style:family="text">
      <style:text-properties fo:color="#330033" loext:opacity="100%" style:text-position="super 58%" fo:font-size="15pt" fo:font-weight="bold" officeooo:rsid="000f43d7" style:font-size-asian="15pt" style:font-weight-asian="bold" style:font-size-complex="15pt" style:font-weight-complex="bold"/>
    </style:style>
    <style:style style:name="T19" style:family="text">
      <style:text-properties fo:color="#330033" loext:opacity="100%" officeooo:rsid="0010c019"/>
    </style:style>
    <style:style style:name="T20" style:family="text">
      <style:text-properties fo:color="#330033" loext:opacity="100%" fo:font-size="10pt" officeooo:rsid="0010c019" style:font-size-asian="10pt" style:font-size-complex="10pt"/>
    </style:style>
    <style:style style:name="T21" style:family="text">
      <style:text-properties fo:color="#000033" loext:opacity="100%" fo:font-size="15pt" officeooo:rsid="000f43d7" style:font-size-asian="15pt" style:font-size-complex="15pt"/>
    </style:style>
    <style:style style:name="T22" style:family="text">
      <style:text-properties fo:color="#000033" loext:opacity="100%" style:text-position="sub 58%" fo:font-size="15pt" officeooo:rsid="000f43d7" style:font-size-asian="15pt" style:font-size-complex="15pt"/>
    </style:style>
    <style:style style:name="T23" style:family="text">
      <style:text-properties officeooo:rsid="0010c019"/>
    </style:style>
    <style:style style:name="T24" style:family="text">
      <style:text-properties fo:font-size="10pt" officeooo:rsid="0010c019" style:font-size-asian="10pt" style:font-size-complex="10pt"/>
    </style:style>
    <style:style style:name="fr1"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style-name="Heading_20_1" text:outline-level="1">Physical Theory of Value: Multi-Core Research Program </text:h>
      <text:p text:style-name="Text_20_body"><text:line-break/>Author: Eist Alexander Georgievich / ORCID 0009-0006-3273-7770 <text:line-break/>Date: March 1, 2026 <text:line-break/>Version: 3.0 (Structural Framework) <text:line-break/>Zenodo Community: phmv <text:line-break/>DOI: [to be assigned] </text:p>
      <text:p text:style-name="Horizontal_20_Line"/>
      <text:p text:style-name="Text_20_body"/>
      <text:h text:style-name="Heading_20_2" text:outline-level="2">Abstract </text:h>
      <text:p text:style-name="P6"><text:line-break/>This paper presents the structural framework of the Physical Theory of Value (PTV) as a multi-core research program. The work is divided into two main parts: Supporting Foundations (auxiliary papers that provide algorithms, prove efficiency, and establish philosophical basis) and Core Ideas (specific methods for measuring value of particular types). Each Core Idea provides a distinct formula for value computation, grounded in physics, information theory, and semiotics. The framework is designed for modular development, open-source collaboration, and eventual integration into economic and technological systems. <text:span text:style-name="T5">T</text:span>his document establishes the foundational framework for subsequent detailed publications and experimental implementations.</text:p>
      <text:p text:style-name="P5"><text:s/><text:line-break/><text:line-break/><text:span text:style-name="T1">Keywords:</text:span> <text:span text:style-name="T3">Physical Theory of Value, Multi-Core Framework, Value Measurement, Negentropy, Goal-Oriented Systems, Open Source Science, Zenodo phmv </text:span></text:p>
      <text:p text:style-name="Horizontal_20_Line"/>
      <text:p text:style-name="Text_20_body"/>
      <text:p text:style-name="Text_20_body"/>
      <text:p text:style-name="Text_20_body"/>
      <text:p text:style-name="Text_20_body"/>
      <text:p text:style-name="Text_20_body"/>
      <text:p text:style-name="Text_20_body"/>
      <text:p text:style-name="Text_20_body"/>
      <text:p text:style-name="Text_20_body"/>
      <text:h text:style-name="P1" text:outline-level="2"><text:soft-page-break/>Part I: Supporting Foundations </text:h>
      <text:p text:style-name="P8">These works establish the basis but are not themselves value measurement methods. </text:p>
      <text:p text:style-name="P9"/>
      <text:p text:style-name="Text_20_body"/>
      <text:h text:style-name="Heading_20_3" text:outline-level="3">Foundation A: Semiotic Axioms (Core 0) </text:h>
      <text:p text:style-name="P14">- Axioms of modeling reality <text:line-break/>- (Goal = Energy × Information) <text:line-break/>- Principles of open project development<text:line-break/>- <text:s/>Principle of Goal Achievement <text:span text:style-name="T24">(For any goal </text:span><text:span text:style-name="T20">G</text:span><text:span text:style-name="T24">, there exists at least one pair (</text:span><text:span text:style-name="T20">E, I</text:span><text:span text:style-name="T24">) such that </text:span><text:span text:style-name="T20">G = E × I</text:span><text:span text:style-name="T24">, and if one pair exists, infinitely many exist.</text:span><text:span text:style-name="T23">)</text:span></text:p>
      <text:h text:style-name="Heading_20_3" text:outline-level="3">Foundation B: First Law of Nature Semiotics </text:h>
      <text:p text:style-name="P14">- Models vs reality <text:line-break/>- Prediction error as inherent property <text:line-break/>- Multiplicity of technologies for any goal <text:line-break/>- <text:s/>Principles of Reality Reflection</text:p>
      <text:h text:style-name="Heading_20_3" text:outline-level="3">Foundation C: Noether's Theorem and Symmetry as Cognitive Construct </text:h>
      <text:p text:style-name="Text_20_body">- Symmetry as artifact of modeling <text:line-break/>- Conservation laws as linguistic constructs </text:p>
      <text:h text:style-name="Heading_20_3" text:outline-level="3">Foundation D: Mathematical Modeling Framework </text:h>
      <text:p text:style-name="Text_20_body">- Multidimensionality (artificially assigned by researcher) <text:line-break/>- Volume <text:line-break/>- Error tolerance <text:line-break/>- Derivative systems and parametric value </text:p>
      <text:h text:style-name="Heading_20_3" text:outline-level="3">Foundation E: Cosmological Context – Life as Continuation of Universal Evolution </text:h>
      <text:p text:style-name="Text_20_body">- Internal entropy of space and time <text:line-break/>- Life as acceleration toward heat death under non-equilibrium conditions </text:p>
      <text:h text:style-name="Heading_20_3" text:outline-level="3">Foundation F: Semiotic-Teleological Connection – Value and Goal </text:h>
      <text:p text:style-name="P7">- Linguistic justification (Russian phonetic correlation: "tsel" – "tsennost") <text:line-break/>- Introduction of time dimension into value concept <text:line-break/>- Vector model of goals</text:p>
      <text:p text:style-name="P7"/>
      <text:p text:style-name="P7"/>
      <text:p text:style-name="P7"/>
      <text:p text:style-name="P7"><text:soft-page-break/><text:line-break/><text:span text:style-name="T1">Note: </text:span><text:span text:style-name="T3">Some of these foundations have </text:span><text:span text:style-name="T4">only </text:span><text:span text:style-name="T3">Russian-language versions available. For English translations, readers may use online translation tools or contact the author. </text:span></text:p>
      <text:p text:style-name="Horizontal_20_Line"/>
      <text:p text:style-name="Text_20_body"/>
      <text:h text:style-name="Heading_20_2" text:outline-level="2">Part II: Core Ideas – Value Measurement Methods </text:h>
      <text:p text:style-name="P9">Each Core is an independent method for measuring a specific type of value. </text:p>
      <text:h text:style-name="Heading_20_3" text:outline-level="3"/>
      <text:p text:style-name="Text_20_body"/>
      <text:p text:style-name="Text_20_body"/>
      <text:h text:style-name="Heading_20_3" text:outline-level="3">Core I: Technological Value </text:h>
      <text:p text:style-name="P7"><text:span text:style-name="T1">Idea:</text:span> Difference between negentropic potential of raw material and finished product. <text:line-break/><draw:frame draw:style-name="fr2" draw:name="Image1" text:anchor-type="char" svg:x="2.085cm" svg:y="1.104cm" svg:width="15.78cm" svg:height="1.72cm" draw:z-index="0"><draw:image xlink:href="Pictures/1000000000000496000000804F7117BBECED1544.png" xlink:type="simple" xlink:show="embed" xlink:actuate="onLoad" draw:mime-type="image/png"/></draw:frame><text:line-break/><text:span text:style-name="T1">Formula: <text:s text:c="2"/></text:span></text:p>
      <text:p text:style-name="P7"/>
      <text:p text:style-name="P7"><text:span text:style-name="T1"/></text:p>
      <text:p text:style-name="P10"><text:span text:style-name="T1">where: <text:s text:c="5"/></text:span><text:span text:style-name="T10">N</text:span><text:span text:style-name="T8">product </text:span><text:span text:style-name="T12"><text:s/>and </text:span><text:span text:style-name="T11">N</text:span><text:span text:style-name="T8">product</text:span><text:span text:style-name="T7"> <text:s text:c="2"/></text:span><text:s/><text:span text:style-name="T5">are </text:span>negentropic potential in bits. <text:line-break/><text:span text:style-name="T1">Unit:</text:span> <text:s text:c="7"/><text:span text:style-name="T9">bits</text:span> (or<text:span text:style-name="T9"> J</text:span><text:span text:style-name="T10">*</text:span><text:span text:style-name="T9">bit </text:span>for energy-information equivalent). <text:line-break/><text:span text:style-name="T1">Domain:</text:span> <text:s/>Manufacturing, technology efficiency assessment, quality control. </text:p>
      <text:p text:style-name="Horizontal_20_Line"/>
      <text:p text:style-name="Text_20_body"/>
      <text:h text:style-name="Heading_20_3" text:outline-level="3"/>
      <text:h text:style-name="Heading_20_3" text:outline-level="3">Core II: Teleological Value </text:h>
      <text:p text:style-name="P10"><text:span text:style-name="T1">Idea: <text:s text:c="3"/></text:span>Degree of approximation of an object to the life goal of its parent system. <text:line-break/><draw:frame draw:style-name="fr2" draw:name="Image2" text:anchor-type="char" svg:x="3.866cm" svg:y="0.907cm" svg:width="15.132cm" svg:height="2.021cm" draw:z-index="1"><draw:image xlink:href="Pictures/10000000000003370000006EC0BEEBA03C778C49.png" xlink:type="simple" xlink:show="embed" xlink:actuate="onLoad" draw:mime-type="image/png"/></draw:frame></text:p>
      <text:p text:style-name="P10"><text:span text:style-name="T1">Formula:</text:span> <text:line-break/><text:line-break/><text:span text:style-name="T1">where:</text:span> <text:line-break/>- <text:span text:style-name="T14">d</text:span><text:span text:style-name="T16">current</text:span><text:span text:style-name="T8"> <text:s/></text:span><text:s/>current distance to goal <text:line-break/>- <text:span text:style-name="T14">d</text:span><text:span text:style-name="T16">goal</text:span> <text:s text:c="5"/>initial distance<draw:frame draw:style-name="fr3" draw:name="Image5" text:anchor-type="char" svg:width="0.318cm" svg:height="0.487cm" draw:z-index="4"><draw:image xlink:href="Pictures/100000000000000F00000017198DA931BF4B0494.png" xlink:type="simple" xlink:show="embed" xlink:actuate="onLoad" draw:mime-type="image/png"/></draw:frame><draw:frame draw:style-name="fr3" draw:name="Image6" text:anchor-type="char" svg:width="0.318cm" svg:height="0.487cm" draw:z-index="5"><draw:image xlink:href="Pictures/100000000000000F00000017198DA931BF4B0494.png" xlink:type="simple" xlink:show="embed" xlink:actuate="onLoad" draw:mime-type="image/png"/></draw:frame><text:line-break/> <draw:frame draw:style-name="fr3" draw:name="Image3" text:anchor-type="char" svg:width="0.254cm" svg:height="0.445cm" draw:z-index="2"><draw:image xlink:href="Pictures/100000000000000C0000001564AD7B33CBBAC1D2.png" xlink:type="simple" xlink:show="embed" xlink:actuate="onLoad" draw:mime-type="image/png"/></draw:frame><draw:frame draw:style-name="fr2" draw:name="Image7" text:anchor-type="char" svg:x="0.266cm" svg:y="3.138cm" svg:width="0.235cm" svg:height="0.358cm" draw:z-index="6"><draw:image xlink:href="Pictures/100000000000006400000099EB4773C8B2B321EE.png" xlink:type="simple" xlink:show="embed" xlink:actuate="onLoad" draw:mime-type="image/png"/></draw:frame><text:s text:c="11"/>angle between object's evolution vector and system's goal vector <text:line-break/></text:p>
      <text:p text:style-name="P10"><draw:frame draw:style-name="fr3" draw:name="Image4" text:anchor-type="char" svg:width="0.318cm" svg:height="0.487cm" draw:z-index="3"><draw:image xlink:href="Pictures/100000000000000F00000017198DA931BF4B0494.png" xlink:type="simple" xlink:show="embed" xlink:actuate="onLoad" draw:mime-type="image/png"/></draw:frame><text:span text:style-name="T1">Unit:</text:span> <text:s text:c="6"/>dimensionless [0..1] or percentage. <text:line-break/><text:span text:style-name="T1">Domain:</text:span> Biology, ecology, social systems, artificial intelligence. </text:p>
      <text:p text:style-name="Horizontal_20_Line"><text:soft-page-break/></text:p>
      <text:p text:style-name="Text_20_body"/>
      <text:p text:style-name="Text_20_body"/>
      <text:h text:style-name="Heading_20_3" text:outline-level="3">Core III: Relativistic Value </text:h>
      <text:p text:style-name="P10">Idea: Relative readiness of an object to perform its function at a given moment. <text:line-break/><text:line-break/><text:span text:style-name="T1">Formula: </text:span><text:s text:c="2"/><draw:frame draw:style-name="fr2" draw:name="Image8" text:anchor-type="char" svg:x="4.542cm" svg:y="0.91cm" svg:width="9.409cm" svg:height="1.995cm" draw:z-index="7"><draw:image xlink:href="Pictures/10000000000002070000006E52F8C829310F0A64.png" xlink:type="simple" xlink:show="embed" xlink:actuate="onLoad" draw:mime-type="image/png"/></draw:frame><text:line-break/><text:line-break/></text:p>
      <text:p text:style-name="P10"><text:span text:style-name="T1">where: </text:span><text:s/></text:p>
      <text:p text:style-name="P10"><draw:frame draw:style-name="fr2" draw:name="Image9" text:anchor-type="char" svg:x="-0.295cm" svg:y="-0.222cm" svg:width="2.002cm" svg:height="2.141cm" draw:z-index="8"><draw:image xlink:href="Pictures/10000000000000730000007BFBCDFF4F6805397D.png" xlink:type="simple" xlink:show="embed" xlink:actuate="onLoad" draw:mime-type="image/png"/></draw:frame><text:s text:c="2"/>– current performance/functionality <text:line-break/> <text:s text:c="5"/>maximum possible for given object class <text:line-break/> <text:s text:c="3"/>– contextual error (external conditions) <text:line-break/><text:line-break/><text:span text:style-name="T1">Unit:</text:span> <text:s text:c="10"/>dimensionless, scalable. <text:line-break/><text:span text:style-name="T1">Domain:</text:span> Engineering, equipment condition assessment, operational readiness. </text:p>
      <text:p text:style-name="Horizontal_20_Line"/>
      <text:p text:style-name="Text_20_body"/>
      <text:h text:style-name="Heading_20_3" text:outline-level="3"/>
      <text:h text:style-name="Heading_20_3" text:outline-level="3">Core IV: Time-Probability Value </text:h>
      <text:p text:style-name="P10"><text:span text:style-name="T1">Idea:</text:span> Time required for raw material to transform into product under given technology. <text:line-break/><text:line-break/><text:span text:style-name="T1">Formula: </text:span><text:s text:c="3"/><draw:frame draw:style-name="fr2" draw:name="Image10" text:anchor-type="char" svg:x="5.241cm" svg:y="1.057cm" svg:width="7.271cm" svg:height="1.683cm" draw:z-index="9"><draw:image xlink:href="Pictures/10000000000001850000005A89095A2763234A8F.png" xlink:type="simple" xlink:show="embed" xlink:actuate="onLoad" draw:mime-type="image/png"/></draw:frame><text:line-break/><text:line-break/></text:p>
      <text:p text:style-name="P10"><text:span text:style-name="T1">where: </text:span><text:line-break/>- <text:span text:style-name="T14">t</text:span><text:span text:style-name="T16">process</text:span>– transformation time <text:line-break/>- <text:span text:style-name="T14">P</text:span><text:span text:style-name="T16">success</text:span>– probability of successful completion <text:line-break/><text:line-break/><text:span text:style-name="T1">Unit: <text:s text:c="6"/></text:span><text:span text:style-name="T15">s</text:span><text:span text:style-name="T17">-</text:span><text:span text:style-name="T18">1</text:span> (inverse time) or <text:span text:style-name="T13">bits/s.</text:span> <text:line-break/><text:span text:style-name="T1">Domain:</text:span> Logistics, production cycles, project management. </text:p>
      <text:p text:style-name="Horizontal_20_Line"/>
      <text:p text:style-name="Text_20_body"/>
      <text:h text:style-name="Heading_20_3" text:outline-level="3"><text:soft-page-break/></text:h>
      <text:h text:style-name="Heading_20_3" text:outline-level="3"/>
      <text:h text:style-name="Heading_20_3" text:outline-level="3">Core V: Percentage-Goal Value </text:h>
      <text:p text:style-name="P10"><text:span text:style-name="T1">Idea:</text:span> <text:s/>Percentage of the final goal achieved by an object that is part of a system. <text:line-break/><text:line-break/><text:span text:style-name="T1">Formula: <text:s text:c="3"/></text:span><draw:frame draw:style-name="fr2" draw:name="Image11" text:anchor-type="char" svg:x="6.828cm" svg:y="0.741cm" svg:width="8.721cm" svg:height="1.704cm" draw:z-index="10"><draw:image xlink:href="Pictures/10000000000001DC0000005DA15937B116D7FB95.png" xlink:type="simple" xlink:show="embed" xlink:actuate="onLoad" draw:mime-type="image/png"/></draw:frame><text:line-break/><text:line-break/></text:p>
      <text:p text:style-name="P10"><text:span text:style-name="T1">where:</text:span> <text:line-break/>- <text:span text:style-name="T14">C</text:span><text:span text:style-name="T16">current</text:span> – current contribution to goal achievement <text:line-break/>- <text:span text:style-name="T14">C</text:span><text:span text:style-name="T16">total <text:s text:c="4"/></text:span>– total contribution needed for goal achievement <text:line-break/></text:p>
      <text:p text:style-name="P10"><text:span text:style-name="T1">Unit:</text:span> percentage [%]. <text:line-break/><text:span text:style-name="T1">Domain:</text:span> Energy, nutrition, resource provision, any system with partial contribution. </text:p>
      <text:p text:style-name="P10"><text:span text:style-name="T1">Examples:</text:span> <text:line-break/>-<text:span text:style-name="T3"> Food for human: </text:span><draw:frame draw:style-name="fr2" draw:name="Image12" text:anchor-type="char" svg:x="5.068cm" svg:y="0.318cm" svg:width="8.895cm" svg:height="0.642cm" draw:z-index="11"><draw:image xlink:href="Pictures/10000000000002550000002B9CFAE784BE528F5C.png" xlink:type="simple" xlink:show="embed" xlink:actuate="onLoad" draw:mime-type="image/png"/></draw:frame><text:span text:style-name="T3"><text:line-break/>- Computer power supply:</text:span> <draw:frame draw:style-name="fr2" draw:name="Image13" text:anchor-type="char" svg:x="4.941cm" svg:y="1.111cm" svg:width="11.337cm" svg:height="0.6cm" draw:z-index="12"><draw:image xlink:href="Pictures/100000000000032D0000002B16CE169625F2FE72.png" xlink:type="simple" xlink:show="embed" xlink:actuate="onLoad" draw:mime-type="image/png"/></draw:frame></text:p>
      <text:p text:style-name="Horizontal_20_Line"/>
      <text:p text:style-name="Text_20_body"/>
      <text:p text:style-name="Text_20_body"/>
      <text:h text:style-name="Heading_20_3" text:outline-level="3">Core VI: Negentropic Value (Refined) </text:h>
      <text:p text:style-name="P10"><text:span text:style-name="T1">Idea: </text:span>Measure of object's structuredness that reduces costs for goal achievement. <text:line-break/><text:line-break/><text:span text:style-name="T1">Formula:</text:span> <text:s text:c="3"/><draw:frame draw:style-name="fr2" draw:name="Image14" text:anchor-type="char" svg:x="6.532cm" svg:y="1.101cm" svg:width="8.638cm" svg:height="1.561cm" draw:z-index="13"><draw:image xlink:href="Pictures/10000000000002080000005E82534A97A69B6FF6.png" xlink:type="simple" xlink:show="embed" xlink:actuate="onLoad" draw:mime-type="image/png"/></draw:frame><text:line-break/><text:line-break/></text:p>
      <text:p text:style-name="P10"><text:span text:style-name="T1">where:</text:span> <text:line-break/>- <text:span text:style-name="T21">p</text:span><text:span text:style-name="T22">j</text:span><text:span text:style-name="T6"> <text:s text:c="11"/></text:span>– probabilities of parameter states <text:line-break/>- <text:span text:style-name="T21">d</text:span><text:span text:style-name="T22">goal</text:span><text:span text:style-name="T6"> <text:s text:c="3"/></text:span>– distance to goal (in information or energy units) <text:line-break/><text:line-break/><text:span text:style-name="T1">Unit:</text:span> bits (or bits/J). <text:line-break/><text:span text:style-name="T1">Domain: </text:span>Raw material assessment, data quality, system complexity. </text:p>
      <text:p text:style-name="Horizontal_20_Line"/>
      <text:p text:style-name="Text_20_body"/>
      <text:h text:style-name="Heading_20_2" text:outline-level="2"><text:soft-page-break/>Part III: Integrated Computations (Future Chapter) </text:h>
      <text:p text:style-name="P10"><text:line-break/><text:span text:style-name="T3">This section will be developed in subsequent publications. </text:span><text:line-break/></text:p>
      <text:p text:style-name="P10"><text:span text:style-name="T1">Planned content:</text:span> <text:line-break/><text:span text:style-name="T3">- System of units for PTV (Real Value Unit System – RVUS) <text:line-break/>- Integration of Core values into composite economic value <text:line-break/>- Constants and normalization factors <text:line-break/>- Piecewise integration techniques <text:line-break/>- Case studies and practical implementations </text:span></text:p>
      <text:p text:style-name="Horizontal_20_Line"/>
      <text:p text:style-name="Text_20_body"/>
      <text:h text:style-name="P2" text:outline-level="2">How Cores Use Foundations </text:h>
      <text:p text:style-name="P16"><text:line-break/><draw:frame draw:style-name="fr2" draw:name="Image15" text:anchor-type="char" svg:x="11.442cm" svg:y="1.961cm" svg:width="2.372cm" svg:height="0.538cm" draw:z-index="14"><draw:image xlink:href="Pictures/10000000000000B10000002876F34727F0411339.png" xlink:type="simple" xlink:show="embed" xlink:actuate="onLoad" draw:mime-type="image/png"/></draw:frame><text:span text:style-name="T1">Table 1: Core Dependencies on Foundations</text:span> <text:s/></text:p>
      <text:p text:style-name="P16"/>
      <table:table table:name="Table1" table:style-name="Table1">
        <table:table-column table:style-name="Table1.A" table:number-columns-repeated="3"/>
        <table:table-row>
          <table:table-cell table:style-name="Table1.A1" office:value-type="string">
            <text:p text:style-name="P11">Core </text:p>
          </table:table-cell>
          <table:table-cell table:style-name="Table1.A1" office:value-type="string">
            <text:p text:style-name="P11">Uses Foundations <text:s/></text:p>
          </table:table-cell>
          <table:table-cell table:style-name="Table1.C1" office:value-type="string">
            <text:p text:style-name="P11"><text:s text:c="2"/>Output Formula</text:p>
          </table:table-cell>
        </table:table-row>
        <table:table-row>
          <table:table-cell table:style-name="Table1.A2" office:value-type="string">
            <text:p text:style-name="P10"><text:s/>Core I (Technological) <text:s text:c="2"/></text:p>
          </table:table-cell>
          <table:table-cell table:style-name="Table1.A2" office:value-type="string">
            <text:p text:style-name="P10"><text:s/>D (math), F (goal) <text:s/></text:p>
          </table:table-cell>
          <table:table-cell table:style-name="Table1.C2" office:value-type="string">
            <text:p text:style-name="Table_20_Contents"/>
          </table:table-cell>
        </table:table-row>
        <table:table-row>
          <table:table-cell table:style-name="Table1.A2" office:value-type="string">
            <text:p text:style-name="P10"><text:s/>Core II (Teleological) <text:s text:c="3"/><draw:frame draw:style-name="fr2" draw:name="Image16" text:anchor-type="char" svg:x="11.321cm" svg:y="0cm" svg:width="5.031cm" svg:height="0.504cm" draw:z-index="15"><draw:image xlink:href="Pictures/100000000000018F0000002845947FF9085B7089.png" xlink:type="simple" xlink:show="embed" xlink:actuate="onLoad" draw:mime-type="image/png"/></draw:frame></text:p>
          </table:table-cell>
          <table:table-cell table:style-name="Table1.A2" office:value-type="string">
            <text:p text:style-name="P10">E (cosmology), F (goal)</text:p>
          </table:table-cell>
          <table:table-cell table:style-name="Table1.C2" office:value-type="string">
            <text:p text:style-name="Table_20_Contents"/>
          </table:table-cell>
        </table:table-row>
        <table:table-row>
          <table:table-cell table:style-name="Table1.A2" office:value-type="string">
            <text:p text:style-name="P10">Core III (Relativistic) <text:s/></text:p>
          </table:table-cell>
          <table:table-cell table:style-name="Table1.A2" office:value-type="string">
            <text:p text:style-name="P10"><text:s/>D (math), B (error) <text:s/></text:p>
          </table:table-cell>
          <table:table-cell table:style-name="Table1.C2" office:value-type="string">
            <text:p text:style-name="Table_20_Contents"><draw:frame draw:style-name="fr1" draw:name="Image17" text:anchor-type="char" svg:width="5.473cm" svg:height="0.508cm" draw:z-index="16"><draw:image xlink:href="Pictures/10000000000001AE00000028DA755F691BFA612E.png" xlink:type="simple" xlink:show="embed" xlink:actuate="onLoad" draw:mime-type="image/png"/></draw:frame></text:p>
          </table:table-cell>
        </table:table-row>
        <table:table-row>
          <table:table-cell table:style-name="Table1.A2" office:value-type="string">
            <text:p text:style-name="P10">Core IV (Time-Probability) <draw:frame draw:style-name="fr2" draw:name="Image18" text:anchor-type="char" svg:x="11.296cm" svg:y="0cm" svg:width="3.007cm" svg:height="0.554cm" draw:z-index="17"><draw:image xlink:href="Pictures/10000000000000D9000000280909CBD5129C6727.png" xlink:type="simple" xlink:show="embed" xlink:actuate="onLoad" draw:mime-type="image/png"/></draw:frame></text:p>
          </table:table-cell>
          <table:table-cell table:style-name="Table1.A2" office:value-type="string">
            <text:p text:style-name="P10">D (volume), B (error)</text:p>
          </table:table-cell>
          <table:table-cell table:style-name="Table1.C2" office:value-type="string">
            <text:p text:style-name="Table_20_Contents"/>
          </table:table-cell>
        </table:table-row>
        <table:table-row>
          <table:table-cell table:style-name="Table1.A2" office:value-type="string">
            <text:p text:style-name="P10">Core V (Percentage-Goal) <text:s text:c="2"/></text:p>
          </table:table-cell>
          <table:table-cell table:style-name="Table1.A2" office:value-type="string">
            <text:p text:style-name="P10">F (goal), C (symmetry) <text:s/></text:p>
          </table:table-cell>
          <table:table-cell table:style-name="Table1.C2" office:value-type="string">
            <text:p text:style-name="Table_20_Contents"><draw:frame draw:style-name="fr1" draw:name="Image19" text:anchor-type="char" svg:width="5.473cm" svg:height="0.513cm" draw:z-index="18"><draw:image xlink:href="Pictures/10000000000001AA000000285B01783B97373E0A.png" xlink:type="simple" xlink:show="embed" xlink:actuate="onLoad" draw:mime-type="image/png"/></draw:frame></text:p>
          </table:table-cell>
        </table:table-row>
        <table:table-row>
          <table:table-cell table:style-name="Table1.A2" office:value-type="string">
            <text:p text:style-name="P10">Core VI (Negentropic) </text:p>
          </table:table-cell>
          <table:table-cell table:style-name="Table1.A2" office:value-type="string">
            <text:p text:style-name="P10">D (math), E (entropy) </text:p>
          </table:table-cell>
          <table:table-cell table:style-name="Table1.C2" office:value-type="string">
            <text:p text:style-name="Table_20_Contents"><draw:frame draw:style-name="fr1" draw:name="Image20" text:anchor-type="char" svg:width="5.473cm" svg:height="0.563cm" draw:z-index="19"><draw:image xlink:href="Pictures/1000000000000185000000283875D492545530C3.png" xlink:type="simple" xlink:show="embed" xlink:actuate="onLoad" draw:mime-type="image/png"/></draw:frame></text:p>
          </table:table-cell>
        </table:table-row>
      </table:table>
      <text:p text:style-name="P14"><text:span text:style-name="T1"/></text:p>
      <text:h text:style-name="Heading_20_2" text:outline-level="2"/>
      <text:p text:style-name="Text_20_body"/>
      <text:h text:style-name="Heading_20_2" text:outline-level="2">Conclusion </text:h>
      <text:p text:style-name="Text_20_body">Real Value Unit System (RVUS) <text:span text:style-name="T23">will include</text:span>:</text:p>
      <text:p text:style-name="Text_20_body">- <text:span text:style-name="T1">Base units</text:span>: bit, joule, second</text:p>
      <text:p text:style-name="Text_20_body">- <text:span text:style-name="T1">Derivatives:</text:span> bit/J, bit/s, J/bit</text:p>
      <text:p text:style-name="Text_20_body">- <text:span text:style-name="T1">Reduction factors</text:span> between cores</text:p>
      <text:p text:style-name="P10"><text:soft-page-break/>This document outlines the structural skeleton of the Physical Theory of Value multi-core research program. Six Supporting Foundations provide the theoretical basis, while six Core Ideas offer distinct, computable value types for various domains. The framework is intentionally modular, allowing independent development of each Core and future addition of new Cores. Integrated computations combining multiple Cores into composite economic value will be addressed in subsequent publications. <text:line-break/></text:p>
      <text:list xml:id="list3087531316" text:style-name="L1">
        <text:list-item>
          <text:p text:style-name="P12"><text:span text:style-name="T3">All materials are open source and available for collaboration. </text:span></text:p>
        </text:list-item>
        <text:list-item>
          <text:p text:style-name="P12"><text:span text:style-name="T3">Researchers interested in developing any Core further or proposing new Cores are welcome to contact the author. </text:span></text:p>
          <text:p text:style-name="P12"><text:span text:style-name="T3"/></text:p>
        </text:list-item>
      </text:list>
      <text:p text:style-name="Horizontal_20_Line"/>
      <text:h text:style-name="Heading_20_2" text:outline-level="2">References </text:h>
      <text:p text:style-name="P13">1. Eist, A.G. (2025). A Physical Theory of Value: An Axiomatic Framework and Research Program. Preprint. <text:line-break/>2. Eist, A.G. (2026). Evolution of the Universe and Life as a Continuation of Cosmological Tendency. Preprint v1.2. <text:line-break/>3. Eist, A.G. (2026). Mathematical Modeling of Physical Theory of Value. Working draft. <text:line-break/>4. Eist, A.G. (2026). Value and Goal: The Semiotic Foundation for a Time-Dependent Theory of Value. Working draft (Core 5). <text:line-break/>5. Eist, A.G. (2026). First Law of Nature Semiotics. Working draft. <text:line-break/>6. Eist, A.G. (2026). Noether's Theorem and Symmetry as Cognitive Construct. Working draft. <text:line-break/>7. Schrödinger, E. (1944). What is Life? The Physical Aspect of the Living Cell. Cambridge University Press.<text:line-break/>8. Schneider, E.D., Kay, J.J. (1994). "Life as a manifestation of the second law of thermodynamics." Mathematical and Computer Modelling, 19(6-8), 25-48. <text:line-break/>9. Hoffmeyer, J. (2008). Biosemiotics: An Examination into the Signs of Life and the Life of Signs. Scranton University Press. <text:line-break/>10. Floridi, L. (2010). Information: A Very Short Introduction. Oxford University Press. <text:line-break/>11. Landauer, R. (1961). "Irreversibility and heat generation in the computing process." IBM Journal of Research and Development, 5(3), 183-191. <text:line-break/>12. Shannon, C.E. (1948). "A Mathematical Theory of Communication." Bell System Technical Journal, 27, 379-423. </text:p>
      <text:p text:style-name="Horizontal_20_Line"/>
      <text:h text:style-name="P3" text:outline-level="2"><text:soft-page-break/><text:span text:style-name="T2"/></text:h>
      <text:h text:style-name="P3" text:outline-level="2"><text:span text:style-name="T2"/></text:h>
      <text:h text:style-name="P3" text:outline-level="2"><text:span text:style-name="T2">Contact</text:span><text:span text:style-name="T1">s </text:span></text:h>
      <text:p text:style-name="P15"><text:span text:style-name="T2"/></text:p>
      <text:p text:style-name="P15"><text:span text:style-name="T2">email</text:span><text:span text:style-name="T1">: <text:s text:c="36"/></text:span>age@c-europe.eu <text:line-break/><text:span text:style-name="T1">Telegram: <text:s text:c="30"/></text:span>+420775170171 <text:line-break/><text:span text:style-name="T1">Project Hub:</text:span> <text:s text:c="24"/><text:a xlink:type="simple" xlink:href="https://www.researchgate.net/publication/398889201_A_Physical_Theory_of_Value_An_Axiomatic_Framework_and_Research_Program" text:style-name="Internet_20_link" text:visited-style-name="Visited_20_Internet_20_Link">https://www.researchgate.net/publication/398889201_A_Physical_Theory_of_Value_An_Axiomatic_Framework_and_Research_Program</text:a> <text:line-break/><text:span text:style-name="T1">Zenodo Community:</text:span> <text:s text:c="11"/>phmv </text:p>
      <text:p text:style-name="P15"><text:span text:style-name="T2">Web: <text:s text:c="12"/></text:span><text:a xlink:type="simple" xlink:href="http://phmv.c-europe.eu/" text:style-name="Internet_20_link" text:visited-style-name="Visited_20_Internet_20_Link"><text:span text:style-name="T2">Physical Measurement of Value</text:span></text:a></text:p>
      <text:p text:style-name="P15"><text:span text:style-name="T2">Web: <text:s text:c="12"/></text:span><text:a xlink:type="simple" xlink:href="http://ptv.c-europe.eu/" text:style-name="Internet_20_link" text:visited-style-name="Visited_20_Internet_20_Link"><text:span text:style-name="T2">Physical Theory of Value</text:span></text:a><text:line-break/><text:span text:style-name="T2">Web: <text:s text:c="12"/></text:span><text:a xlink:type="simple" xlink:href="http://aim-calc.c-europe.eu/" text:style-name="Internet_20_link" text:visited-style-name="Visited_20_Internet_20_Link"><text:span text:style-name="T2">AIM-calculator</text:span></text: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n" fo:country="US" style:letter-kerning="true" style:font-name-asian="NSimSun" style:font-size-asian="10.5pt" style:language-asian="zh" style:country-asian="CN" style:font-name-complex="Mang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US" style:letter-kerning="true" style:font-name-asian="NSimSun"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Mangal" style:font-family-complex="Mangal" style:language-complex="zxx" style:country-complex="none"/>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Mangal1" style:font-family-complex="Mangal" style:font-family-generic-complex="system" style:font-pitch-complex="variable" style:font-size-complex="24pt" style:font-weight-complex="bold"/>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Mangal1" style:font-family-complex="Mangal"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Mangal1" style:font-family-complex="Mangal" style:font-family-generic-complex="system" style:font-pitch-complex="variable" style:font-size-complex="14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3-30T13:38:45.790000000</meta:creation-date>
    <dc:date>2026-03-30T17:37:12.396000000</dc:date>
    <meta:editing-duration>PT3H58M32S</meta:editing-duration>
    <meta:editing-cycles>4</meta:editing-cycles>
    <meta:generator>LibreOffice/7.4.0.3$Windows_X86_64 LibreOffice_project/f85e47c08ddd19c015c0114a68350214f7066f5a</meta:generator>
    <meta:document-statistic meta:table-count="1" meta:image-count="20" meta:object-count="0" meta:page-count="8" meta:paragraph-count="79" meta:word-count="1112" meta:character-count="8348" meta:non-whitespace-character-count="6885"/>
  </office:meta>
</office:document-meta>
</file>