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**Доказательство теоремы Нетер о симметрии в контексте дискретных языковых образов реального мира**</text:p>
      <text:p text:style-name="Standard"/>
      <text:p text:style-name="Standard">**Авторы:** [Ваше имя или псевдоним] <text:s/></text:p>
      <text:p text:style-name="Standard">**Дата:** 4 мая 2026 г. <text:s/></text:p>
      <text:p text:style-name="Standard">**DOI / ссылка для Zenodo/ResearchGate:** (будет присвоен при загрузке) <text:s/></text:p>
      <text:p text:style-name="Standard">**Ключевые слова:** теорема Нетер, симметрия, языковые представления, дискретность, денотат, виртуальные объекты, квантовая граница, де Бройлевская волна.</text:p>
      <text:p text:style-name="Standard"/>
      <text:p text:style-name="Standard">### Аннотация</text:p>
      <text:p text:style-name="Standard"/>
      <text:p text:style-name="Standard">Теорема Эмми Нетер устанавливает связь между непрерывными симметриями действия физической системы и законами сохранения. В настоящей работе мы предлагаем философско-методологическое переосмысление теоремы: симметрии, о которых говорит теорема Нетер, относятся не к непрерывным и безграничным материальным объектам реального мира, а к их **дискретным образам** в человеческом языке и когнитивных моделях. </text:p>
      <text:p text:style-name="Standard"/>
      <text:p text:style-name="Standard">Мы вводим строгие допущения о природе языка как адресной памяти и показываем, используя метод от противного и квантовые свойства материи (волны де Бройля), что в реальном материальном мире отсутствуют резкие границы между денотатами понятий. Симметрии возникают и проявляются исключительно на уровне дискретных, квантованных представлений, ограниченных конечностью памяти. Это объясняет применимость теоремы в физике и открывает путь к новому пониманию виртуальных объектов (информация, энтропия и др.).</text:p>
      <text:p text:style-name="Standard"/>
      <text:p text:style-name="Standard">### 1. Введение</text:p>
      <text:p text:style-name="Standard"/>
      <text:p text:style-name="Standard">Теорема Нетер (1918) — один из фундаментальных результатов математической физики: каждой непрерывной симметрии лагранжиана (или действия) соответствует сохраняющаяся величина. Классические примеры: инвариантность относительно сдвигов во времени → сохранение энергии; относительно пространственных трансляций → сохранение импульса.</text:p>
      <text:p text:style-name="Standard"/>
      <text:p text:style-name="Standard">Однако стандартная формулировка подразумевает **непрерывность** симметрий и гладкость пространства-времени. Мы утверждаем, что реальный материальный мир по умолчанию непрерывен и безграничен, а все наблюдаемые симметрии и законы сохранения — свойства **дискретных языковых (когнитивных) моделей**. Данная работа формализует это утверждение через систему допущений о языке и фактов о реальности, делая доказательство приемлемым для научного сообщества.</text:p>
      <text:p text:style-name="Standard"/>
      <text:p text:style-name="Standard">### 2. Допущения о природе языка и обозначений</text:p>
      <text:p text:style-name="Standard"/>
      <text:p text:style-name="Standard">#### 2.1. Денотаты слов</text:p>
      <text:p text:style-name="Standard">Денотатом (обозначаемым) слова (или устойчивой фразы/технологии) может быть:</text:p>
      <text:p text:style-name="Standard">- **Материальный объект** — обладающий массой, энергией, протяженностью в пространстве-времени.</text:p>
      <text:p text:style-name="Standard">- **Виртуальный объект** — не имеющий массы в классическом смысле (информация, энтропия, температура как средняя кинетическая энергия, вероятность и т.п.). Важнейшее свойство виртуальных объектов — потенциальная независимость от времени (или иные свойства, недоступные материальным объектам).</text:p>
      <text:p text:style-name="Standard"/>
      <text:p text:style-name="Standard"><text:soft-page-break/>Виртуальные объекты остаются частью реального мира, но обладают особыми онтологическими характеристиками.</text:p>
      <text:p text:style-name="Standard"/>
      <text:p text:style-name="Standard">#### 2.2. Метаязык и язык</text:p>
      <text:p text:style-name="Standard">Слова **метаязыка** (языка, на котором описываются и создаются другие языки) имеют денотатами **только материальные объекты**. Примерами служат физические эталоны (метр, килограмм, секунда), технологии их воспроизведения и фундаментальные измерительные процедуры. </text:p>
      <text:p text:style-name="Standard"/>
      <text:p text:style-name="Standard">Здесь «слово» понимается обобщённо: не как графический/звуковой знак, а как **целостное смысловое единство** — предложение, описание алгоритма, технологический процесс. Форма знака (адрес) вторична по отношению к содержанию; важно именно референтное отношение к материальному объекту. Это позволяет отделить метаязык (заземлённый в материи) от объектного языка, допускающего виртуальные денотаты.</text:p>
      <text:p text:style-name="Standard"/>
      <text:p text:style-name="Standard">#### 2.3. Слово как адрес памяти</text:p>
      <text:p text:style-name="Standard">Любое слово, фраза или технология функционирует как **адрес в памяти** (когнитивной, компьютерной, социальной). Содержимое по этому адресу не зависит от формы адреса: один и тот же денотат может быть обозначен произвольным способом. Это фундаментальное свойство decoupling формы и содержания.</text:p>
      <text:p text:style-name="Standard"/>
      <text:p text:style-name="Standard">### 3. Доказанные или принимаемые факты</text:p>
      <text:p text:style-name="Standard"/>
      <text:p text:style-name="Standard">#### 3.1. Онтологический статус теорем</text:p>
      <text:p text:style-name="Standard">Любая теорема, включая теорему Нетер, существует исключительно как **содержимое памяти по определённому адресу** в некотором языке. Она не является самостоятельным материальным объектом. Содержимое по адресу «Симметрия Нетер» может варьироваться в зависимости от истории наблюдателя/управляющей системы и контекста.</text:p>
      <text:p text:style-name="Standard"/>
      <text:p text:style-name="Standard">#### 3.2. Отсутствие границ в реальном материальном мире (метод от противного)</text:p>
      <text:p text:style-name="Standard">Предположим, что в реальном мире существуют резкие, абсолютные границы между денотатами понятий (как обычных, так и метаязыковых). Тогда дискретный объект, выделенный нами в языке, должен быть полностью изолирован от окружения.</text:p>
      <text:p text:style-name="Standard"/>
      <text:p text:style-name="Standard">Однако любой материальный объект с ненулевым импульсом обладает **де Бройлевской волной** λ = h / p (где h — постоянная Планка, p — импульс). Волновая функция delocalized: объект не имеет абсолютно чётких границ, а «размазан» в пространстве. Даже макроскопические объекты в принципе обладают (хотя и чрезвычайно малой) волновой природой. Таким образом, предположение о резких границах приводит к противоречию с экспериментально подтверждённой квантовой механикой. Следовательно, в реальном непрерывном мире границы между денотатами **отсутствуют** или являются приближёнными.</text:p>
      <text:p text:style-name="Standard"/>
      <text:p text:style-name="Standard">#### 3.3. Ограниченность симметрий языковых образов</text:p>
      <text:p text:style-name="Standard">Симметрия образа реального объекта в памяти:</text:p>
      <text:p text:style-name="Standard">- Ограничена **дискретностью адресов** и конечностью объёма памяти.</text:p>
      <text:p text:style-name="Standard">- Несёт **ошибку квантования** непрерывного материального оригинала.</text:p>
      <text:p text:style-name="Standard">- Для виртуальных объектов возможны дополнительные свойства: отсутствие времени, идеальные (абсолютные) границы, совершенная симметрия и т.д.</text:p>
      <text:p text:style-name="Standard"/>
      <text:p text:style-name="Standard"><text:soft-page-break/>Таким образом, непрерывные симметрии теоремы Нетер возникают именно на уровне этих дискретизированных моделей. Реальный мир «по умолчанию» не требует симметрий — они появляются при проецировании на язык.</text:p>
      <text:p text:style-name="Standard"/>
      <text:p text:style-name="Standard">### 4. Доказательство основного утверждения</text:p>
      <text:p text:style-name="Standard"/>
      <text:p text:style-name="Standard">**Утверждение:** Теорема Нетер описывает симметрии не реальных материальных объектов, а их дискретных языковых представлений.</text:p>
      <text:p text:style-name="Standard"/>
      <text:p text:style-name="Standard">**Доказательство (структурированное):**</text:p>
      <text:p text:style-name="Standard"/>
      <text:p text:style-name="Standard">1. По допущению 1.3 и факту 2.1, теорема Нетер — адрес в памяти → дискретна по определению.</text:p>
      <text:p text:style-name="Standard"/>
      <text:p text:style-name="Standard">2. Реальный мир непрерывен (п. 3.2, де Бройль). Любая попытка выделить в нём «объект» с чёткими границами вводит дискретизацию.</text:p>
      <text:p text:style-name="Standard"/>
      <text:p text:style-name="Standard">3. Симметрия действия (лагранжиана) формулируется в языке физики (математических символов) — т.е. в дискретной системе адресов. Непрерывность в математике сама по себе является идеализацией (виртуальным объектом).</text:p>
      <text:p text:style-name="Standard"/>
      <text:p text:style-name="Standard">4. Следствие: законы сохранения — свойства **модели**, а не обязательно самой реальности. Они возникают из-за того, что наша языковая сетка «накладывается» на непрерывный мир с ошибкой квантования, но достаточно точно для предсказаний в пределах применимости.</text:p>
      <text:p text:style-name="Standard"/>
      <text:p text:style-name="Standard">5. Для виртуальных объектов (например, информационных полей) возможны иные симметрии, не имеющие прямых аналогов в материи.</text:p>
      <text:p text:style-name="Standard"/>
      <text:p text:style-name="Standard">Метод от противного подтверждает: если бы симметрии были свойствами самого непрерывного мира без посредничества языка, мы не наблюдали бы квантовых эффектов делокализации и проблем измерения.</text:p>
      <text:p text:style-name="Standard"/>
      <text:p text:style-name="Standard">### 5. Обсуждение и следствия</text:p>
      <text:p text:style-name="Standard"/>
      <text:p text:style-name="Standard">Предлагаемый подход разрешает ряд философских напряжений:</text:p>
      <text:p text:style-name="Standard">- Почему математика так эффективна в описании физики (Wigner’s «unreasonable effectiveness»)? Потому что оба — языковые конструкции.</text:p>
      <text:p text:style-name="Standard">- Роль наблюдателя и измерения в квантовой механике получает естественное объяснение через дискретизацию.</text:p>
      <text:p text:style-name="Standard">- Виртуальные объекты (энтропия, информация) могут обладать «идеальными» симметриями, полезными в термодинамике, информатике и теории сознания.</text:p>
      <text:p text:style-name="Standard"/>
      <text:p text:style-name="Standard">Ограничения: работа носит концептуальный характер. Дальнейшие исследования требуют формализации в рамках теории категорий или семантики языков программирования.</text:p>
      <text:p text:style-name="Standard"/>
      <text:p text:style-name="Standard">### 6. Заключение</text:p>
      <text:p text:style-name="Standard"/>
      <text:p text:style-name="Standard">Теорема Нетер остаётся мощным инструментом, но её глубинный смысл раскрывается при осознании, что симметрии живут в мире дискретных языковых образов, а не в непрерывной материальной реальности. Это открывает перспективы междисциплинарного синтеза физики, лингвистики, когнитивной науки и философии информации.</text:p>
      <text:p text:style-name="Standard"><text:soft-page-break/></text:p>
      <text:p text:style-name="Standard">### Библиография</text:p>
      <text:p text:style-name="Standard">(Добавьте при публикации стандартные ссылки на Нетер, де Бройля, работы по философии физики.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04T13:48:51.258000000</meta:creation-date>
    <dc:date>2026-05-04T16:13:20.239000000</dc:date>
    <meta:editing-duration>PT2H24M36S</meta:editing-duration>
    <meta:editing-cycles>1</meta:editing-cycles>
    <meta:document-statistic meta:table-count="0" meta:image-count="0" meta:object-count="0" meta:page-count="4" meta:paragraph-count="53" meta:word-count="966" meta:character-count="7869" meta:non-whitespace-character-count="6935"/>
    <meta:generator>LibreOffice/7.4.0.3$Windows_X86_64 LibreOffice_project/f85e47c08ddd19c015c0114a68350214f7066f5a</meta:generator>
  </office:meta>
</office:document-meta>
</file>